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/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Si avvisa che il giorno 3 agosto alle ore 11,30 si terrà la seduta pubblica nella quale verranno comunicati i punteggi attribuiti alle offerte tecniche e si procederà all'apertura delle offerte economiche.</text:p>
      <text:p text:style-name="Standard"/>
      <text:p text:style-name="Standard">Cordiali saluti, il Rup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10-20T23:40:51.940000000</meta:creation-date>
    <meta:generator>LibreOffice/6.1.3.2$Windows_X86_64 LibreOffice_project/86daf60bf00efa86ad547e59e09d6bb77c699acb</meta:generator>
    <dc:date>2021-07-30T08:19:27.497000000</dc:date>
    <meta:editing-duration>PT12S</meta:editing-duration>
    <meta:editing-cycles>1</meta:editing-cycles>
    <meta:document-statistic meta:table-count="0" meta:image-count="0" meta:object-count="0" meta:page-count="1" meta:paragraph-count="2" meta:word-count="36" meta:character-count="228" meta:non-whitespace-character-count="194"/>
  </office:meta>
</office:document-meta>
</file>