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133db"/>
    </style:style>
    <style:style style:name="T1" style:family="text">
      <style:text-properties officeooo:rsid="000133db"/>
    </style:style>
    <style:style style:name="T2" style:family="text">
      <style:text-properties officeooo:rsid="0005181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i avvisa che <text:span text:style-name="T1">la seduta pubblica di gara prevista per </text:span>il giorno 3 agosto alle ore 11,30, <text:span text:style-name="T2">per motivi di salute di un membro della Commissione giudicatrice, deve essere rimandata a data da destinarsi. <text:s/>Tramite la piattaforma Start <text:s/>sarà inviato avviso relativo alla nuova data della seduta pubblica che si terrà nei primi giorni di Settembre prossimo.</text:span></text:p>
      <text:p text:style-name="Standard"/>
      <text:p text:style-name="Standard">Cordiali saluti, il Ru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3.2$Windows_X86_64 LibreOffice_project/86daf60bf00efa86ad547e59e09d6bb77c699acb</meta:generator>
    <dc:date>2021-08-02T13:23:48.752000000</dc:date>
    <meta:editing-duration>PT10M28S</meta:editing-duration>
    <meta:editing-cycles>4</meta:editing-cycles>
    <meta:document-statistic meta:table-count="0" meta:image-count="0" meta:object-count="0" meta:page-count="1" meta:paragraph-count="2" meta:word-count="61" meta:character-count="372" meta:non-whitespace-character-count="311"/>
  </office:meta>
</office:document-meta>
</file>