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Arial" svg:font-family="Arial, sans-serif"/>
    <style:font-face style:name="Bookman Old Style1" svg:font-family="'Bookman Old Style', serif"/>
    <style:font-face style:name="Calisto MT" svg:font-family="'Calisto MT', serif"/>
    <style:font-face style:name="Lucida Sans" svg:font-family="'Lucida Sans', sans-serif"/>
    <style:font-face style:name="Mangal1" svg:font-family="Mangal"/>
    <style:font-face style:name="Times New Roman" svg:font-family="'Times New Roman', serif"/>
    <style:font-face style:name="Bookman Old Style" svg:font-family="'Bookman Old Style'" style:font-family-generic="roman" style:font-pitch="variable"/>
    <style:font-face style:name="Calisto MT1" svg:font-family="'Calisto MT'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text-align="justify" style:justify-single-word="false"/>
    </style:style>
    <style:style style:name="P2" style:family="paragraph" style:parent-style-name="Text_20_body">
      <style:paragraph-properties fo:text-align="justify" style:justify-single-word="false"/>
      <style:text-properties fo:color="#007fff" style:text-line-through-style="none" style:text-line-through-type="none" style:font-name="Bookman Old Style" fo:font-size="12pt" style:text-underline-style="none" fo:font-weight="normal" officeooo:rsid="00204e11" officeooo:paragraph-rsid="002222f4" fo:background-color="#ffff00" style:font-size-asian="12pt" style:font-weight-asian="normal" style:font-size-complex="12pt"/>
    </style:style>
    <style:style style:name="P3" style:family="paragraph" style:parent-style-name="Text_20_body">
      <style:paragraph-properties fo:text-align="justify" style:justify-single-word="false"/>
      <style:text-properties style:font-name="Bookman Old Style" fo:font-size="12pt" fo:font-weight="bold" officeooo:paragraph-rsid="002222f4" style:font-size-asian="12pt" style:font-size-complex="12pt"/>
    </style:style>
    <style:style style:name="P4" style:family="paragraph" style:parent-style-name="Text_20_body">
      <style:paragraph-properties fo:text-align="justify" style:justify-single-word="false"/>
      <style:text-properties style:font-name="Bookman Old Style" fo:font-size="12pt" officeooo:rsid="00204e11" officeooo:paragraph-rsid="002222f4" style:font-size-asian="12pt" style:font-size-complex="12pt"/>
    </style:style>
    <style:style style:name="P5" style:family="paragraph" style:parent-style-name="Text_20_body">
      <style:paragraph-properties fo:text-align="justify" style:justify-single-word="false"/>
      <style:text-properties style:font-name="Bookman Old Style" fo:font-size="12pt" style:font-size-asian="12pt" style:font-size-complex="12pt"/>
    </style:style>
    <style:style style:name="P6" style:family="paragraph" style:parent-style-name="Text_20_body">
      <style:paragraph-properties fo:text-align="start" style:justify-single-word="false"/>
      <style:text-properties style:font-name="Bookman Old Style" fo:font-size="12pt" officeooo:rsid="001ec8ea" officeooo:paragraph-rsid="002222f4" style:font-size-asian="12pt" style:font-size-complex="12pt"/>
    </style:style>
    <style:style style:name="P7" style:family="paragraph" style:parent-style-name="Text_20_body">
      <style:paragraph-properties fo:text-align="start" style:justify-single-word="false"/>
      <style:text-properties style:font-name="Bookman Old Style" fo:font-size="12pt" officeooo:rsid="001ec8ea" officeooo:paragraph-rsid="00286502" fo:background-color="transparent" style:font-size-asian="12pt" style:font-size-complex="12pt"/>
    </style:style>
    <style:style style:name="P8" style:family="paragraph" style:parent-style-name="Text_20_body">
      <style:paragraph-properties fo:text-align="start" style:justify-single-word="false"/>
      <style:text-properties style:font-name="Bookman Old Style" fo:font-size="12pt" officeooo:rsid="001ec8ea" officeooo:paragraph-rsid="002222f4" fo:background-color="transparent" style:font-size-asian="12pt" style:font-size-complex="12pt"/>
    </style:style>
    <style:style style:name="P9" style:family="paragraph" style:parent-style-name="Text_20_body">
      <style:paragraph-properties fo:text-align="justify" style:justify-single-word="false"/>
      <style:text-properties style:font-name="Bookman Old Style" fo:font-size="12pt" officeooo:rsid="001ec8ea" officeooo:paragraph-rsid="0043190d" fo:background-color="transparent" style:font-size-asian="12pt" style:font-size-complex="12pt"/>
    </style:style>
    <style:style style:name="P10" style:family="paragraph" style:parent-style-name="Text_20_body">
      <style:paragraph-properties fo:text-align="center" style:justify-single-word="false"/>
      <style:text-properties style:font-name="Bookman Old Style" fo:font-size="18pt" fo:font-weight="bold" officeooo:rsid="001ec8ea" officeooo:paragraph-rsid="001ec8ea" style:font-size-asian="18pt" style:font-size-complex="18pt"/>
    </style:style>
    <style:style style:name="P11" style:family="paragraph" style:parent-style-name="Text_20_body">
      <style:paragraph-properties fo:text-align="justify" style:justify-single-word="false"/>
      <style:text-properties style:font-name="Bookman Old Style"/>
    </style:style>
    <style:style style:name="P12" style:family="paragraph" style:parent-style-name="Text_20_body">
      <style:paragraph-properties fo:text-align="justify" style:justify-single-word="false"/>
      <style:text-properties style:use-window-font-color="true" style:font-name="Bookman Old Style" fo:font-size="12pt" officeooo:rsid="00204e11" officeooo:paragraph-rsid="00269728" fo:background-color="transparent" style:font-size-asian="12pt" style:font-size-complex="12pt"/>
    </style:style>
    <style:style style:name="P13" style:family="paragraph" style:parent-style-name="Text_20_body">
      <style:paragraph-properties fo:text-align="justify" style:justify-single-word="false"/>
      <style:text-properties style:use-window-font-color="true" style:font-name="Bookman Old Style" fo:font-size="12pt" officeooo:rsid="00204e11" officeooo:paragraph-rsid="0022bed5" fo:background-color="transparent" style:font-size-asian="12pt" style:font-size-complex="12pt"/>
    </style:style>
    <style:style style:name="P14" style:family="paragraph" style:parent-style-name="Text_20_body">
      <style:paragraph-properties fo:text-align="start" style:justify-single-word="false"/>
      <style:text-properties style:use-window-font-color="true" style:font-name="Bookman Old Style" fo:font-size="12pt" officeooo:rsid="001ec8ea" officeooo:paragraph-rsid="002222f4" fo:background-color="transparent" style:font-size-asian="12pt" style:font-size-complex="12pt"/>
    </style:style>
    <style:style style:name="P15" style:family="paragraph" style:parent-style-name="Text_20_body">
      <style:paragraph-properties fo:text-align="justify" style:justify-single-word="false"/>
      <style:text-properties style:use-window-font-color="true" style:font-name="Bookman Old Style" fo:font-size="12pt" fo:font-weight="bold" officeooo:rsid="00204e11" officeooo:paragraph-rsid="0022bed5" fo:background-color="transparent" style:font-size-asian="12pt" style:font-size-complex="12pt"/>
    </style:style>
    <style:style style:name="P16" style:family="paragraph" style:parent-style-name="Text_20_body">
      <style:paragraph-properties fo:text-align="justify" style:justify-single-word="false"/>
      <style:text-properties style:use-window-font-color="true" style:font-name="Bookman Old Style" fo:font-size="12pt" fo:font-weight="normal" officeooo:rsid="00204e11" officeooo:paragraph-rsid="00269728" fo:background-color="transparent" style:font-size-asian="12pt" style:font-weight-asian="normal" style:font-size-complex="12pt"/>
    </style:style>
    <style:style style:name="P17" style:family="paragraph" style:parent-style-name="Text_20_body">
      <style:paragraph-properties fo:text-align="justify" style:justify-single-word="false"/>
      <style:text-properties style:use-window-font-color="true" style:text-line-through-style="none" style:text-line-through-type="none" style:font-name="Bookman Old Style" fo:font-size="12pt" style:text-underline-style="none" fo:font-weight="bold" officeooo:rsid="002a611d" officeooo:paragraph-rsid="002a611d" style:text-blinking="false" fo:background-color="transparent" style:font-size-asian="12pt" style:font-weight-asian="bold" style:font-size-complex="12pt" style:font-weight-complex="bold"/>
    </style:style>
    <style:style style:name="P18" style:family="paragraph" style:parent-style-name="Text_20_body">
      <style:paragraph-properties fo:text-align="justify" style:justify-single-word="false"/>
      <style:text-properties fo:font-size="12pt" style:font-size-asian="12pt"/>
    </style:style>
    <style:style style:name="P19" style:family="paragraph" style:parent-style-name="Text_20_body">
      <style:paragraph-properties fo:text-align="justify" style:justify-single-word="false"/>
      <style:text-properties fo:color="#000000" style:font-name="Bookman Old Style" fo:font-size="12pt" fo:font-style="italic" fo:font-weight="bold" style:font-size-asian="12pt" style:font-size-complex="12pt"/>
    </style:style>
    <style:style style:name="P20" style:family="paragraph" style:parent-style-name="Text_20_body">
      <style:paragraph-properties fo:text-align="start" style:justify-single-word="false"/>
      <style:text-properties fo:color="#000000" style:font-name="Bookman Old Style" fo:font-size="12pt" fo:font-style="italic" fo:font-weight="bold" style:font-size-asian="12pt" style:font-size-complex="12pt"/>
    </style:style>
    <style:style style:name="P21" style:family="paragraph" style:parent-style-name="Text_20_body">
      <style:paragraph-properties fo:text-align="start" style:justify-single-word="false"/>
    </style:style>
    <style:style style:name="P22" style:family="paragraph" style:parent-style-name="Text_20_body">
      <style:text-properties style:font-name="Arial" fo:font-size="10pt" fo:font-style="italic" fo:background-color="#ffffff"/>
    </style:style>
    <style:style style:name="P23" style:family="paragraph" style:parent-style-name="Text_20_body">
      <style:paragraph-properties fo:text-align="start" style:justify-single-word="false"/>
      <style:text-properties style:font-name="Arial" fo:font-size="10pt" fo:font-style="italic" fo:font-weight="bold" fo:background-color="#ffffff"/>
    </style:style>
    <style:style style:name="P24" style:family="paragraph" style:parent-style-name="Text_20_body">
      <style:paragraph-properties fo:text-align="justify" style:justify-single-word="false"/>
      <style:text-properties fo:color="#424242" style:font-name="Bookman Old Style" fo:font-size="12pt" style:font-size-asian="12pt" style:font-size-complex="12pt"/>
    </style:style>
    <style:style style:name="P25" style:family="paragraph" style:parent-style-name="Default">
      <style:paragraph-properties fo:text-align="center" style:justify-single-word="false"/>
      <style:text-properties fo:color="#007fff" officeooo:paragraph-rsid="001ec8ea"/>
    </style:style>
    <style:style style:name="P26" style:family="paragraph" style:parent-style-name="Text_20_body" style:list-style-name="L1">
      <style:paragraph-properties fo:text-align="start" style:justify-single-word="false"/>
      <style:text-properties style:use-window-font-color="true" style:font-name="Calisto MT" fo:font-size="12pt" fo:font-weight="bold" officeooo:rsid="001ec8ea" officeooo:paragraph-rsid="002222f4" fo:background-color="#ffff00" style:font-size-asian="11.5pt" style:font-weight-asian="bold"/>
    </style:style>
    <style:style style:name="P27" style:family="paragraph" style:parent-style-name="Text_20_body">
      <style:paragraph-properties fo:text-align="justify" style:justify-single-word="false"/>
      <style:text-properties officeooo:paragraph-rsid="00459127"/>
    </style:style>
    <style:style style:name="P28" style:family="paragraph" style:parent-style-name="Standard">
      <style:paragraph-properties fo:text-align="start" style:justify-single-word="false"/>
      <style:text-properties officeooo:paragraph-rsid="00459127"/>
    </style:style>
    <style:style style:name="T1" style:family="text">
      <style:text-properties style:text-line-through-style="none" style:text-line-through-type="none" style:text-underline-style="none" fo:font-weight="normal" style:font-weight-asian="normal"/>
    </style:style>
    <style:style style:name="T2" style:family="text">
      <style:text-properties style:text-line-through-style="none" style:text-line-through-type="none" style:text-underline-style="none" fo:font-weight="normal" officeooo:rsid="0022bed5" style:font-weight-asian="normal"/>
    </style:style>
    <style:style style:name="T3" style:family="text">
      <style:text-properties style:text-line-through-style="none" style:text-line-through-type="none" style:text-underline-style="none" fo:font-weight="bold" style:font-weight-asian="bold"/>
    </style:style>
    <style:style style:name="T4" style:family="text">
      <style:text-properties style:text-line-through-style="none" style:text-line-through-type="none" style:text-underline-style="none" fo:font-weight="bold" style:font-weight-asian="bold" style:font-weight-complex="bold"/>
    </style:style>
    <style:style style:name="T5" style:family="text">
      <style:text-properties style:text-line-through-style="none" style:text-line-through-type="none" style:text-underline-style="none" fo:font-weight="bold" officeooo:rsid="0022bed5" style:font-weight-asian="bold" style:font-weight-complex="bold"/>
    </style:style>
    <style:style style:name="T6" style:family="text">
      <style:text-properties style:text-line-through-style="none" style:text-line-through-type="none" style:text-underline-style="none" fo:font-weight="bold" style:font-weight-asian="normal"/>
    </style:style>
    <style:style style:name="T7" style:family="text">
      <style:text-properties style:text-line-through-style="none" style:text-line-through-type="none" style:text-underline-style="none" style:font-weight-asian="bold"/>
    </style:style>
    <style:style style:name="T8" style:family="text">
      <style:text-properties style:text-line-through-style="none" style:text-line-through-type="none" style:text-underline-style="none" style:font-weight-asian="bold" style:font-weight-complex="bold"/>
    </style:style>
    <style:style style:name="T9" style:family="text">
      <style:text-properties style:text-line-through-style="none" style:text-line-through-type="none" style:text-underline-style="none" style:font-weight-asian="normal"/>
    </style:style>
    <style:style style:name="T10" style:family="text">
      <style:text-properties style:text-line-through-style="none" style:text-line-through-type="none" style:font-name="Calisto MT" style:text-underline-style="none" fo:font-weight="normal" officeooo:rsid="00204e11" style:font-weight-asian="normal"/>
    </style:style>
    <style:style style:name="T11" style:family="text">
      <style:text-properties style:text-line-through-style="none" style:text-line-through-type="none" style:font-name="Calisto MT" style:text-underline-style="none" fo:font-weight="normal" officeooo:rsid="002a611d" style:font-weight-asian="normal"/>
    </style:style>
    <style:style style:name="T12" style:family="text">
      <style:text-properties style:text-line-through-style="none" style:text-line-through-type="none" style:font-name="Calisto MT" style:text-underline-style="none" fo:font-weight="normal" officeooo:rsid="003416b9" style:font-weight-asian="normal"/>
    </style:style>
    <style:style style:name="T13" style:family="text">
      <style:text-properties style:text-line-through-style="none" style:text-line-through-type="none" style:font-name="Times New Roman" fo:font-size="12pt" style:text-underline-style="none" fo:font-weight="normal" officeooo:rsid="003416b9" style:font-weight-asian="normal"/>
    </style:style>
    <style:style style:name="T14" style:family="text">
      <style:text-properties style:text-line-through-style="none" style:text-line-through-type="none" style:font-name="Times New Roman" fo:font-size="12pt" style:text-underline-style="none" fo:font-weight="bold" officeooo:rsid="003416b9" style:font-weight-asian="normal"/>
    </style:style>
    <style:style style:name="T15" style:family="text">
      <style:text-properties style:text-line-through-style="none" style:text-line-through-type="none" style:font-name="Calisto MT1" style:text-underline-style="none" fo:font-weight="normal" officeooo:rsid="003416b9" style:font-weight-asian="normal"/>
    </style:style>
    <style:style style:name="T16" style:family="text">
      <style:text-properties style:text-line-through-style="none" style:text-line-through-type="none" style:font-name="Calisto MT1" fo:font-size="12pt" style:text-underline-style="none" fo:font-weight="normal" officeooo:rsid="003416b9" style:font-weight-asian="normal"/>
    </style:style>
    <style:style style:name="T17" style:family="text">
      <style:text-properties fo:font-weight="bold"/>
    </style:style>
    <style:style style:name="T18" style:family="text">
      <style:text-properties fo:font-weight="bold" style:font-weight-asian="bold"/>
    </style:style>
    <style:style style:name="T19" style:family="text">
      <style:text-properties fo:font-weight="bold" officeooo:rsid="002bf408" style:font-weight-asian="bold"/>
    </style:style>
    <style:style style:name="T20" style:family="text">
      <style:text-properties fo:font-weight="bold" style:font-weight-asian="bold" style:font-weight-complex="bold"/>
    </style:style>
    <style:style style:name="T21" style:family="text">
      <style:text-properties fo:font-weight="bold" officeooo:rsid="00286502" style:font-weight-asian="bold" style:font-weight-complex="bold"/>
    </style:style>
    <style:style style:name="T22" style:family="text">
      <style:text-properties fo:color="#000000"/>
    </style:style>
    <style:style style:name="T23" style:family="text">
      <style:text-properties fo:color="#000000" style:font-name="Bookman Old Style" style:font-size-complex="12pt"/>
    </style:style>
    <style:style style:name="T24" style:family="text">
      <style:text-properties fo:color="#000000" style:font-name="Bookman Old Style" fo:font-weight="normal" style:font-weight-asian="normal"/>
    </style:style>
    <style:style style:name="T25" style:family="text">
      <style:text-properties fo:color="#000000" style:text-line-through-style="none" style:text-line-through-type="none" style:font-name="Arial" fo:font-size="10pt" fo:font-style="italic" style:text-underline-style="none" style:text-blinking="false" fo:background-color="#ffffff" loext:char-shading-value="0"/>
    </style:style>
    <style:style style:name="T26" style:family="text">
      <style:text-properties fo:color="#333333"/>
    </style:style>
    <style:style style:name="T27" style:family="text">
      <style:text-properties style:use-window-font-color="true" fo:font-weight="bold" style:font-weight-asian="bold"/>
    </style:style>
    <style:style style:name="T28" style:family="text">
      <style:text-properties style:use-window-font-color="true" fo:font-weight="bold" officeooo:rsid="0029c90e" style:font-weight-asian="bold"/>
    </style:style>
    <style:style style:name="T29" style:family="text">
      <style:text-properties style:use-window-font-color="true" fo:font-weight="bold" officeooo:rsid="002222f4" style:font-weight-asian="bold"/>
    </style:style>
    <style:style style:name="T30" style:family="text">
      <style:text-properties style:use-window-font-color="true" fo:font-weight="bold" style:font-weight-asian="bold" style:font-weight-complex="bold"/>
    </style:style>
    <style:style style:name="T31" style:family="text">
      <style:text-properties style:use-window-font-color="true" fo:font-weight="bold" fo:background-color="transparent" loext:char-shading-value="0" style:font-weight-asian="bold"/>
    </style:style>
    <style:style style:name="T32" style:family="text">
      <style:text-properties style:use-window-font-color="true" fo:font-weight="bold" officeooo:rsid="0029c90e" fo:background-color="transparent" loext:char-shading-value="0" style:font-weight-asian="bold"/>
    </style:style>
    <style:style style:name="T33" style:family="text">
      <style:text-properties style:use-window-font-color="true" fo:font-weight="normal" style:font-weight-asian="normal"/>
    </style:style>
    <style:style style:name="T34" style:family="text">
      <style:text-properties style:use-window-font-color="true" fo:font-weight="normal" officeooo:rsid="002222f4" style:font-weight-asian="normal"/>
    </style:style>
    <style:style style:name="T35" style:family="text">
      <style:text-properties style:use-window-font-color="true" fo:font-weight="normal" style:font-weight-asian="normal" style:font-weight-complex="normal"/>
    </style:style>
    <style:style style:name="T36" style:family="text">
      <style:text-properties style:use-window-font-color="true" fo:font-weight="normal" officeooo:rsid="00286502" style:font-weight-asian="normal" style:font-weight-complex="normal"/>
    </style:style>
    <style:style style:name="T37" style:family="text">
      <style:text-properties style:use-window-font-color="true" fo:font-weight="normal" officeooo:rsid="0043190d" style:font-weight-asian="normal"/>
    </style:style>
    <style:style style:name="T38" style:family="text">
      <style:text-properties style:use-window-font-color="true" style:font-name="Bookman Old Style" fo:font-size="12pt" fo:font-weight="normal" officeooo:rsid="001ec8ea" fo:background-color="transparent" loext:char-shading-value="0" style:font-size-asian="12pt" style:font-weight-asian="normal" style:font-size-complex="12pt"/>
    </style:style>
    <style:style style:name="T39" style:family="text">
      <style:text-properties style:use-window-font-color="true" style:font-name="Bookman Old Style" fo:font-size="12pt" fo:font-weight="normal" officeooo:rsid="002a611d" fo:background-color="transparent" loext:char-shading-value="0" style:font-size-asian="12pt" style:font-weight-asian="normal" style:font-size-complex="12pt"/>
    </style:style>
    <style:style style:name="T40" style:family="text">
      <style:text-properties style:use-window-font-color="true" style:font-name="Bookman Old Style" fo:font-size="12pt" fo:font-weight="bold" officeooo:rsid="001ec8ea" fo:background-color="transparent" loext:char-shading-value="0" style:font-size-asian="12pt" style:font-weight-asian="bold" style:font-size-complex="12pt"/>
    </style:style>
    <style:style style:name="T41" style:family="text">
      <style:text-properties style:use-window-font-color="true" style:text-line-through-style="none" style:text-line-through-type="none" style:font-name="Calisto MT" fo:font-size="12pt" style:text-underline-style="none" fo:font-weight="normal" officeooo:rsid="00204e11" fo:background-color="transparent" loext:char-shading-value="0" style:font-size-asian="12pt" style:font-weight-asian="normal" style:font-size-complex="12pt"/>
    </style:style>
    <style:style style:name="T42" style:family="text">
      <style:text-properties style:use-window-font-color="true" style:text-line-through-style="none" style:text-line-through-type="none" style:font-name="Calisto MT" fo:font-size="12pt" style:text-underline-style="none" fo:font-weight="normal" officeooo:rsid="002a611d" fo:background-color="transparent" loext:char-shading-value="0" style:font-size-asian="12pt" style:font-weight-asian="normal" style:font-size-complex="12pt"/>
    </style:style>
    <style:style style:name="T43" style:family="text">
      <style:text-properties style:use-window-font-color="true" style:text-line-through-style="none" style:text-line-through-type="none" style:font-name="Calisto MT" fo:font-size="12pt" style:text-underline-style="none" fo:font-weight="normal" officeooo:rsid="003416b9" fo:background-color="transparent" loext:char-shading-value="0" style:font-size-asian="12pt" style:font-weight-asian="normal" style:font-size-complex="12pt"/>
    </style:style>
    <style:style style:name="T44" style:family="text">
      <style:text-properties style:font-name="Bookman Old Style" fo:font-size="12pt" style:font-size-asian="12pt" style:font-size-complex="12pt"/>
    </style:style>
    <style:style style:name="T45" style:family="text">
      <style:text-properties style:font-name="Bookman Old Style" fo:font-size="12pt" fo:language="fr" fo:country="FR" style:font-size-asian="12pt" style:font-size-complex="12pt"/>
    </style:style>
    <style:style style:name="T46" style:family="text">
      <style:text-properties style:font-name="Bookman Old Style" style:font-size-complex="12pt"/>
    </style:style>
    <style:style style:name="T47" style:family="text">
      <style:text-properties fo:font-weight="normal" style:font-weight-asian="normal"/>
    </style:style>
    <style:style style:name="T48" style:family="text">
      <style:text-properties fo:font-weight="normal" officeooo:rsid="00269728" style:font-weight-asian="normal"/>
    </style:style>
    <style:style style:name="T49" style:family="text">
      <style:text-properties fo:font-weight="normal" officeooo:rsid="00286502" style:font-weight-asian="normal"/>
    </style:style>
    <style:style style:name="T50" style:family="text">
      <style:text-properties fo:font-weight="normal" officeooo:rsid="0029c90e" style:font-weight-asian="normal"/>
    </style:style>
    <style:style style:name="T51" style:family="text">
      <style:text-properties fo:font-weight="normal" officeooo:rsid="002a611d" style:font-weight-asian="normal"/>
    </style:style>
    <style:style style:name="T52" style:family="text">
      <style:text-properties fo:font-weight="normal" style:font-weight-asian="normal" style:font-weight-complex="normal"/>
    </style:style>
    <style:style style:name="T53" style:family="text">
      <style:text-properties fo:font-weight="normal" officeooo:rsid="00286502" style:font-weight-asian="normal" style:font-weight-complex="normal"/>
    </style:style>
    <style:style style:name="T54" style:family="text">
      <style:text-properties fo:font-weight="normal" officeooo:rsid="00330aec" style:font-weight-asian="normal"/>
    </style:style>
    <style:style style:name="T55" style:family="text">
      <style:text-properties officeooo:rsid="002f2c3c"/>
    </style:style>
    <style:style style:name="T56" style:family="text">
      <style:text-properties style:font-name="Arial" fo:font-size="10pt" fo:font-style="italic" fo:background-color="#ffffff" loext:char-shading-value="0"/>
    </style:style>
    <style:style style:name="T57" style:family="text">
      <style:text-properties fo:color="#424242" style:font-name="Bookman Old Style"/>
    </style:style>
    <style:style style:name="T58" style:family="text">
      <style:text-properties fo:color="#424242" style:font-name="Bookman Old Style" fo:font-weight="normal" style:font-weight-asian="normal"/>
    </style:style>
    <style:style style:name="T59" style:family="text">
      <style:text-properties fo:color="#424242" style:font-name="Bookman Old Style" fo:font-weight="bold" style:font-weight-asian="normal"/>
    </style:style>
    <style:style style:name="T60" style:family="text">
      <style:text-properties fo:color="#424242" style:font-name="Bookman Old Style"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T61" style:family="text">
      <style:text-properties fo:color="#424242" style:font-name="Bookman Old Style" fo:font-size="12pt" fo:font-style="normal" fo:font-weight="bold" officeooo:rsid="00459127" style:font-size-asian="12pt" style:font-style-asian="normal" style:font-weight-asian="bold" style:font-size-complex="12pt" style:font-style-complex="normal" style:font-weight-complex="bold"/>
    </style:style>
    <style:style style:name="T62" style:family="text">
      <style:text-properties fo:color="#424242" style:font-name="Bookman Old Style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63" style:family="text">
      <style:text-properties style:font-name="Times New Roman" fo:font-size="12pt"/>
    </style:style>
    <style:style style:name="T64" style:family="text">
      <style:text-properties style:font-name="Times New Roman" fo:font-size="12pt" officeooo:rsid="00459127"/>
    </style:style>
    <style:style style:name="T65" style:family="text">
      <style:text-properties style:font-name="Bookman Old Style" fo:font-size="12pt"/>
    </style:style>
    <style:style style:name="T66" style:family="text">
      <style:text-properties style:font-name="Bookman Old Style" fo:font-size="12pt" officeooo:rsid="00459127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Default"/>
      <text:p text:style-name="P25"><text:s/></text:p>
      <text:p text:style-name="P10">Modalità per l’esercizio del diritto di accesso documentale, civico semplice, civico generalizzato <text:span text:style-name="T55">e richiesta di riesame</text:span></text:p>
      <text:p text:style-name="P4"><text:span text:style-name="T17"><text:line-break/></text:span><text:span text:style-name="T31">MODALITA' PER L’ESERCIZIO DEL DIRITTO DI ACCESSO DOCUMENTALE </text:span></text:p>
      <text:p text:style-name="P12"><text:span text:style-name="T47">La </text:span><text:span text:style-name="T18">richiesta </text:span><text:span text:style-name="T47">di Accesso </text:span><text:span text:style-name="T48">Documentale (L. 241/1990)</text:span><text:span text:style-name="T47"> </text:span><text:span text:style-name="T21">deve essere motivata</text:span><text:span text:style-name="T49"> </text:span><text:span text:style-name="T21">da un </text:span><text:span text:style-name="T20">interesse diretto, concreto e attuale</text:span><text:span text:style-name="T47">, corrispondente ad una situazione giuridicamente tutelata e collegata alla conoscenza dei documenti ai quali </text:span><text:span text:style-name="T49">il richiedente domanda di accedere.</text:span></text:p>
      <text:p text:style-name="P16">L’esame dei documenti è <text:span text:style-name="T20">gratuito</text:span>. Il rilascio di copia degli stessi è <text:span text:style-name="T20">subordinato al rimborso</text:span> del costo di riproduzione e dell’imposta di bollo, ove l’interessato richieda copia autenticata. </text:p>
      <text:p text:style-name="P13"><text:span text:style-name="T1">La richiesta può essere </text:span><text:span text:style-name="T3">redatta sul <text:s/>modulo appositamente predisposto disponibile alla pagina precedente </text:span><text:span text:style-name="T1">e presentata </text:span><text:span text:style-name="T2">a</text:span><text:span text:style-name="T1">lla </text:span><text:span text:style-name="T4">Provincia di Livorno</text:span><text:span text:style-name="T1"> mediante una delle seguenti modalità </text:span><text:span text:style-name="T6">:</text:span></text:p>
      <text:p text:style-name="P1"><text:span text:style-name="T44">□ </text:span><text:span text:style-name="T45">PEC: </text:span><text:a xlink:type="simple" xlink:href="mailto:provincia.livorno@postacert.toscana.it" text:style-name="Internet_20_link" text:visited-style-name="Visited_20_Internet_20_Link"><text:span text:style-name="T44">provincia.livorno@postacert.toscana.it</text:span></text:a></text:p>
      <text:p text:style-name="P1"><text:span text:style-name="T44">□ </text:span><text:span text:style-name="T45">e.mail: </text:span><text:a xlink:type="simple" xlink:href="mailto:protocollo@provincia.livorno.it" text:style-name="Internet_20_link" text:visited-style-name="Visited_20_Internet_20_Link"><text:span text:style-name="T44">protocollo@provincia.livorno.it</text:span></text:a></text:p>
      <text:p text:style-name="P5">□ <text:span text:style-name="T22">posta ordinaria all'indirizzo: Piazza del Municipio, 4 – 57123 Livorno</text:span></text:p>
      <text:p text:style-name="P5">□ consegna al Protocollo in Piazza del Municipio, 4 <text:span text:style-name="T22">– 57123 Livorno</text:span></text:p>
      <text:list xml:id="list1046695194" text:style-name="L1">
        <text:list-header>
          <text:p text:style-name="P26"/>
        </text:list-header>
      </text:list>
      <text:p text:style-name="P7"><text:span text:style-name="T27">MODALITA' PER L’ESERCIZIO DEL DIRITTO DI ACCESSO CIVICO </text:span><text:span text:style-name="T28">SEMPLICE </text:span></text:p>
      <text:p text:style-name="P9"><text:span text:style-name="T30">Chiunque ha il diritto di richiedere</text:span><text:span text:style-name="T33"> documenti, informazioni o dati oggetto di pubblicazione obbligatoria ai sensi della normativa vigente nei casi in cui le pubbliche amministrazioni ne hanno omesso la pubblicazione sul proprio sito web </text:span><text:span text:style-name="T37">(art.5, comma 1, del d.lgs. n. 33/2013 ).</text:span></text:p>
      <text:p text:style-name="P8"><text:span text:style-name="T33">La </text:span><text:span text:style-name="T27">richiesta </text:span><text:span text:style-name="T33">di Accesso Civico </text:span><text:span text:style-name="T34">Semplice ( pubblicazioni obbligatorie ) </text:span><text:span text:style-name="T35">non è sottoposta </text:span><text:span text:style-name="T36">a </text:span><text:span text:style-name="T35">limitazioni</text:span><text:span text:style-name="T27"> </text:span><text:span text:style-name="T33">quanto alla legittimazione soggettiva del richiedente (</text:span><text:span text:style-name="T27">chiunque può esercitare l'accesso civico </text:span><text:span text:style-name="T29">semplice</text:span><text:span text:style-name="T33">), </text:span><text:span text:style-name="T27">non deve essere motivata </text:span><text:span text:style-name="T33">ed è </text:span><text:span text:style-name="T27">gratuita</text:span><text:span text:style-name="T33">. </text:span></text:p>
      <text:p text:style-name="P13"><text:span text:style-name="T1">La richiesta può essere </text:span><text:span text:style-name="T3">redatta sul <text:s/>modulo appositamente predisposto disponibile alla pagina precedente </text:span><text:span text:style-name="T1">e presentata </text:span><text:span text:style-name="T2">a</text:span><text:span text:style-name="T1">l </text:span><text:span text:style-name="T4">Responsabile della Trasparenza </text:span><text:span text:style-name="T5">del</text:span><text:span text:style-name="T4">la Provincia di Livorno</text:span><text:span text:style-name="T1"> mediante una delle seguenti modalità </text:span><text:span text:style-name="T6">:</text:span></text:p>
      <text:p text:style-name="P1"><text:span text:style-name="T44">□ </text:span><text:span text:style-name="T45">PEC: </text:span><text:a xlink:type="simple" xlink:href="mailto:provincia.livorno@postacert.toscana.it" text:style-name="Internet_20_link" text:visited-style-name="Visited_20_Internet_20_Link"><text:span text:style-name="T44">provincia.livorno@postacert.toscana.it</text:span></text:a></text:p>
      <text:p text:style-name="P1"><text:soft-page-break/><text:span text:style-name="T44">□ </text:span><text:span text:style-name="T45">e.mail: </text:span><text:a xlink:type="simple" xlink:href="mailto:protocollo@provincia.livorno.it" text:style-name="Internet_20_link" text:visited-style-name="Visited_20_Internet_20_Link"><text:span text:style-name="T44">protocollo@provincia.livorno.it</text:span></text:a></text:p>
      <text:p text:style-name="P5">□ <text:span text:style-name="T22">posta ordinaria all'indirizzo: Piazza del Municipio, 4 – 57123 Livorno</text:span></text:p>
      <text:p text:style-name="P5">□ consegna al Protocollo in Piazza del Municipio, 4 <text:span text:style-name="T22">– 57123 Livorno</text:span></text:p>
      <text:p text:style-name="P2"/>
      <text:p text:style-name="P6"><text:span text:style-name="T17"><text:line-break/></text:span><text:span text:style-name="T31">MODALITA' PER L’ESERCIZIO DEL DIRITTO DI ACCESSO CIVICO </text:span><text:span text:style-name="T32">GENERALIZZATO </text:span><text:span text:style-name="T31"><text:s/></text:span></text:p>
      <text:p text:style-name="P14"><text:span text:style-name="T59">Chiunque ha diritto di accedere ai dati e ai documenti detenuti dalle pubbliche amministrazioni, ulteriori</text:span><text:span text:style-name="T58"> rispetto a quelli oggetto di pubblicazione, nel rispetto dei limiti relativi alla tutela di interessi giuridicamente rilevanti secondo quanto previsto </text:span><text:span text:style-name="Strong_20_Emphasis"><text:span text:style-name="T57"> </text:span></text:span><text:span text:style-name="T58">dall’ art.5 bis del d.lgs. n. 33/2013</text:span><text:span text:style-name="T24">.</text:span></text:p>
      <text:p text:style-name="P24">Tale tipologia di accesso civico è stata prevista con la finalità di favorire forme diffuse di controllo sul perseguimento delle funzioni istituzionali e sull'utilizzo delle risorse pubbliche e di promuovere la partecipazione al dibattito pubblico (art.5, comma 2, del d.lgs. n. 33/2013 )</text:p>
      <text:p text:style-name="P24">L'accesso civico generalizzato è, quindi, esercitabile relativamente ai dati e documenti detenuti dalle pubbliche amministrazioni, ulteriori <text:span text:style-name="T17">rispetto a quelli per i quali già sussiste uno specifico obbligo di pubblicazione.</text:span></text:p>
      <text:p text:style-name="P14"><text:span text:style-name="T47">La </text:span><text:span text:style-name="T18">richiesta </text:span><text:span text:style-name="T47">di Accesso Civico </text:span><text:span text:style-name="T50">Generalizzato </text:span><text:span text:style-name="T54">(accesso a dati e documenti ulteriori rispetto alle pubblicazioni obbligatorie )</text:span><text:span text:style-name="T52">non è sottoposta </text:span><text:span text:style-name="T53">a </text:span><text:span text:style-name="T52">limitazioni </text:span><text:span text:style-name="T47">quanto alla legittimazione soggettiva del richiedente (</text:span><text:span text:style-name="T18">chiunque può esercitare l'accesso civico </text:span><text:span text:style-name="T19">generalizzato</text:span><text:span text:style-name="T47">), </text:span><text:span text:style-name="T18">non deve essere motivata </text:span><text:span text:style-name="T47">ed è </text:span><text:span text:style-name="T18">gratuita </text:span><text:span text:style-name="T47">(salvo il rimborso del costo sostenuto per la riproduzione su supporti materiali). </text:span></text:p>
      <text:p text:style-name="P15"><text:span text:style-name="T1">La richiesta può essere </text:span><text:span text:style-name="T7">redatta sul modulo appositamente predisposto disponibile alla pagina precedente </text:span><text:span text:style-name="T1">e presentata </text:span><text:span text:style-name="T2">a</text:span><text:span text:style-name="T1">lla </text:span><text:span text:style-name="T8">Provincia di Livorno</text:span><text:span text:style-name="T1"> mediante una delle seguenti modalità </text:span><text:span text:style-name="T9">:</text:span></text:p>
      <text:p text:style-name="P1"><text:span text:style-name="T44"><text:line-break/>□ </text:span><text:span text:style-name="T45">PEC: </text:span><text:a xlink:type="simple" xlink:href="mailto:provincia.livorno@postacert.toscana.it" text:style-name="Internet_20_link" text:visited-style-name="Visited_20_Internet_20_Link"><text:span text:style-name="T44">provincia.livorno@postacert.toscana.it</text:span></text:a></text:p>
      <text:p text:style-name="P1"><text:span text:style-name="T44">□ </text:span><text:span text:style-name="T45">e.mail: </text:span><text:a xlink:type="simple" xlink:href="mailto:protocollo@provincia.livorno.it" text:style-name="Internet_20_link" text:visited-style-name="Visited_20_Internet_20_Link"><text:span text:style-name="T44">protocollo@provincia.livorno.it</text:span></text:a></text:p>
      <text:p text:style-name="P1"><text:span text:style-name="T44">□ </text:span><text:span text:style-name="T45">e.mail: </text:span><text:a xlink:type="simple" xlink:href="mailto:urp@provincia.livorno.it" text:style-name="Internet_20_link" text:visited-style-name="Visited_20_Internet_20_Link"><text:span text:style-name="T44">urp@provincia.livorno.it</text:span></text:a></text:p>
      <text:p text:style-name="P5">□ <text:span text:style-name="T22">posta ordinaria all'indirizzo: Piazza del Municipio, 4 – 57123 Livorno</text:span></text:p>
      <text:p text:style-name="P5">□ al Protocollo in del Municipio, 4 <text:span text:style-name="T22">– 57123 Livorno</text:span></text:p>
      <text:p text:style-name="P5">□ all’ufficio che detiene i dati – <text:span text:style-name="T26">P.zza del Municipio, 4 - 57123 Livorno o presso le altre sedi specifiche di riferimento</text:span></text:p>
      <text:p text:style-name="P3"/>
      <text:p text:style-name="P17"><text:soft-page-break/>MODALITA’ PER L’ESERCIZIO DI ACCESSO CIVICO GENERALIZZATO: RICHIESTA DI RIESAME</text:p>
      <text:p text:style-name="P28"><text:span text:style-name="T38">La </text:span><text:span text:style-name="T40">richiesta </text:span><text:span text:style-name="T38">di </text:span><text:span text:style-name="T39">riesame, <text:s/></text:span><text:span text:style-name="T41">nei casi di diniego totale o parziale </text:span><text:span text:style-name="T42">ad una richiesta di </text:span><text:span text:style-name="T41">accesso generalizzato o di mancata risposta entro il termine </text:span><text:span text:style-name="T43">di 30 giorni </text:span><text:span text:style-name="T15"><text:s/></text:span><text:span text:style-name="T16">a partire dal giorno di protocollazione (oppure dal giorno di ricevimento nel caso sia stata trasmessa tramite PEC)</text:span><text:span text:style-name="T41">, </text:span><text:span text:style-name="T40">non deve essere motivata </text:span><text:span text:style-name="T38">ed è </text:span><text:span text:style-name="T40">gratuita</text:span><text:span text:style-name="T38">. </text:span></text:p>
      <text:p text:style-name="P13"><text:span text:style-name="T1"><text:line-break/>La richiesta può essere </text:span><text:span text:style-name="T3">redatta sul modulo appositamente predisposto disponibile alla pagina precedente </text:span><text:span text:style-name="T1">e presentata </text:span><text:span text:style-name="T2">a</text:span><text:span text:style-name="T1">l </text:span><text:span text:style-name="T4">Responsabile della Trasparenza </text:span><text:span text:style-name="T5">del</text:span><text:span text:style-name="T4">la Provincia di Livorno</text:span><text:span text:style-name="T1"> mediante una delle seguenti modalità </text:span><text:span text:style-name="T6">:</text:span></text:p>
      <text:p text:style-name="P1"><text:span text:style-name="T44">□ </text:span><text:span text:style-name="T45">PEC: </text:span><text:a xlink:type="simple" xlink:href="mailto:provincia.livorno@postacert.toscana.it" text:style-name="Internet_20_link" text:visited-style-name="Visited_20_Internet_20_Link"><text:span text:style-name="T44">provincia.livorno@postacert.toscana.it</text:span></text:a></text:p>
      <text:p text:style-name="P1"><text:span text:style-name="T44">□ </text:span><text:span text:style-name="T45">e.mail: </text:span><text:a xlink:type="simple" xlink:href="mailto:protocollo@provincia.livorno.it" text:style-name="Internet_20_link" text:visited-style-name="Visited_20_Internet_20_Link"><text:span text:style-name="T44">protocollo@provincia.livorno.it</text:span></text:a></text:p>
      <text:p text:style-name="P5">□ <text:span text:style-name="T22">posta ordinaria all'indirizzo: Piazza del Municipio, 4 – 57123 Livorno</text:span></text:p>
      <text:p text:style-name="P18"><text:span text:style-name="T46">□ consegna al Protocollo in Piazza del Municipio, 4 </text:span><text:span text:style-name="T23">– 57123 Livorno</text:span></text:p>
      <text:p text:style-name="P19"/>
      <text:p text:style-name="P27"><text:span text:style-name="T60">La decisione dell'amministrazione</text:span><text:span text:style-name="T62"> sulla richiesta </text:span><text:span text:style-name="T60">e il provvedimento </text:span><text:span text:style-name="T61">motivato</text:span><text:span text:style-name="T62"> del Responsabile della prevenzione della corruzione,</text:span><text:span text:style-name="T63"> </text:span><text:span text:style-name="T66">che deve essere adottato</text:span><text:span text:style-name="T64"> </text:span><text:span text:style-name="T65">entro il termine di 20 giorni a partire dal giorno di protocollazione (oppure dal giorno di ricevimento nel caso sia stata trasmessa tramite PEC)</text:span> , <text:span text:style-name="T60">possono essere impugnate</text:span><text:span text:style-name="T62"> davanti al Tribunale amministrativo regionale ai sensi dell’articolo 116 del codice del processo amministrativo del d.lgs. 2 luglio 2010, n. 104.</text:span></text:p>
      <text:p text:style-name="P19"/>
      <text:p text:style-name="P20"/>
      <text:p text:style-name="P23">Informativa ai sensi dell'art. 12 e ss Regolamento UE 679/2016 e del d.lgs. n. 196/2003, come modificato dal d.lgs. n. 101/2018</text:p>
      <text:p text:style-name="P22">I dati personali raccolti nel presente modulo sono trattati in modo lecito, corretto e trasparente per finalità istituzionali e/o per obblighi di legge e/o precontrattuali o contrattuali. Il trattamento degli stessi avviene ad opera di soggetti impegnati alla riservatezza, con logiche correlate alle finalità e, comunque, in modo da garantire la sicurezza e la protezione dei dati. </text:p>
      <text:p text:style-name="Text_20_body"><text:span text:style-name="T56">Per ogni maggiore informazione circa il trattamento dei dati personali e l'esercizio dei diritti di cui agli art. 15 e ss Reg. UE 679/2016, l'interessato potrà visitare il  sito </text:span><text:a xlink:type="simple" xlink:href="http://www.provincia.livorno.it/" text:style-name="Internet_20_link" text:visited-style-name="Visited_20_Internet_20_Link"><text:span text:style-name="T25">www.provincia.livorno.it</text:span></text:a><text:span text:style-name="T56"> accedendo alla sezione privacy.</text:span></text:p>
      <text:p text:style-name="P22">Il titolare del trattamento è la Provincia di Livorno.</text:p>
      <text:p text:style-name="P21"/>
      <text:p text:style-name="P1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" svg:font-family="Arial, sans-serif"/>
    <style:font-face style:name="Bookman Old Style1" svg:font-family="'Bookman Old Style', serif"/>
    <style:font-face style:name="Calisto MT" svg:font-family="'Calisto MT', serif"/>
    <style:font-face style:name="Lucida Sans" svg:font-family="'Lucida Sans', sans-serif"/>
    <style:font-face style:name="Mangal1" svg:font-family="Mangal"/>
    <style:font-face style:name="Times New Roman" svg:font-family="'Times New Roman', serif"/>
    <style:font-face style:name="Bookman Old Style" svg:font-family="'Bookman Old Style'" style:font-family-generic="roman" style:font-pitch="variable"/>
    <style:font-face style:name="Calisto MT1" svg:font-family="'Calisto MT'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Default" style:family="paragraph" style:default-outline-level="">
      <style:paragraph-properties fo:text-align="start" style:justify-single-word="false"/>
      <style:text-properties fo:color="#000000" style:font-name="Bookman Old Style" fo:font-family="'Bookman Old Style'" style:font-family-generic="roman" style:font-pitch="variable" fo:font-size="12pt" style:font-size-asian="12pt"/>
    </style:style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Horizontal_20_Line" style:display-name="Horizontal Line" style:family="paragraph" style:parent-style-name="Standard" style:class="html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style:num-suffix="​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6-29T11:33:00</meta:creation-date>
    <meta:initial-creator>Urp3</meta:initial-creator>
    <dc:date>2020-07-09T11:47:01.757000000</dc:date>
    <meta:editing-duration>PT1H26M58S</meta:editing-duration>
    <meta:editing-cycles>18</meta:editing-cycles>
    <meta:generator>LibreOffice/5.3.1.2$Windows_X86_64 LibreOffice_project/e80a0e0fd1875e1696614d24c32df0f95f03deb2</meta:generator>
    <meta:print-date>2018-06-18T11:52:48.935000000</meta:print-date>
    <meta:document-statistic meta:table-count="0" meta:image-count="0" meta:object-count="0" meta:page-count="3" meta:paragraph-count="43" meta:word-count="839" meta:character-count="6003" meta:non-whitespace-character-count="5177"/>
  </office:meta>
</office:document-meta>
</file>